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size="26pt" style:font-size-asian="26pt" style:font-size-complex="26pt"/>
    </style:style>
    <style:style style:name="P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0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21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22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23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6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委 託 書</text:p>
      <text:p text:style-name="P2">(負責人或本人親自出席者免填具)</text:p>
      <text:p text:style-name="P3"/>
      <text:p text:style-name="內文"><text:span text:style-name="T4">茲委託</text:span><text:span text:style-name="T5"><text:s text:c="4"/></text:span><text:span text:style-name="T6"><text:s text:c="9"/></text:span><text:span text:style-name="T7"><text:s text:c="6"/></text:span><text:span text:style-name="T8">君代表本公司參加貴分局</text:span><text:span text:style-name="T9">「11</text:span><text:span text:style-name="T10">5</text:span><text:span text:style-name="T11">年國有公用財產、物品及市購檢（試）驗後樣品報廢</text:span><text:span text:style-name="T12">標售財物一批</text:span><text:span text:style-name="T13">」</text:span><text:span text:style-name="T14">(11</text:span><text:span text:style-name="T15">5</text:span><text:span text:style-name="T16">tna00</text:span><text:span text:style-name="T17">1</text:span><text:span text:style-name="T18">)</text:span><text:span text:style-name="T19">之標購。</text:span></text:p>
      <text:p text:style-name="P20"/>
      <text:p text:style-name="P21">此致</text:p>
      <text:p text:style-name="P22">經濟部標準檢驗局臺南分局</text:p>
      <text:p text:style-name="P23"/>
      <text:p text:style-name="內文"><text:span text:style-name="T24">委託人</text:span><text:span text:style-name="T25">(簽名或蓋章)</text:span><text:span text:style-name="T26">：<text:s/></text:span></text:p>
      <text:p text:style-name="內文"><text:span text:style-name="T27">受委託人</text:span><text:span text:style-name="T28">(簽名或蓋章)</text:span><text:span text:style-name="T29">：<text:s/></text:span></text:p>
      <text:p text:style-name="P30"/>
      <text:p text:style-name="P31"/>
      <text:p text:style-name="P32"/>
      <text:p text:style-name="P33"><text:span text:style-name="T34">中</text:span><text:span text:style-name="T35"><text:s text:c="3"/></text:span><text:span text:style-name="T36">華</text:span><text:span text:style-name="T37"><text:s text:c="3"/></text:span><text:span text:style-name="T38">民</text:span><text:span text:style-name="T39"><text:s text:c="2"/></text:span><text:span text:style-name="T40"><text:s/>國 <text:s text:c="2"/></text:span><text:span text:style-name="T41"><text:s text:c="2"/></text:span><text:span text:style-name="T42"><text:s text:c="2"/>年<text:s/></text:span><text:span text:style-name="T43"><text:s/></text:span><text:span text:style-name="T44"><text:s text:c="4"/>月 <text:s/></text:span><text:span text:style-name="T45"><text:s/></text:span><text:span text:style-name="T46"><text:s text:c="3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0826in" fo:margin-bottom="1in" fo:margin-right="1.0826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委 託 書(負責人或本人親自出席者免填具)</dc:title>
    <meta:initial-creator>R120925012</meta:initial-creator>
    <dc:creator>李瓊雯</dc:creator>
    <meta:creation-date>2026-08-07T02:34:00Z</meta:creation-date>
    <dc:date>2026-08-07T02:34:00Z</dc:date>
    <meta:template xlink:href="Normal.dotm" xlink:type="simple"/>
    <meta:editing-cycles>2</meta:editing-cycles>
    <meta:editing-duration>PT60S</meta:editing-duration>
    <meta:document-statistic meta:page-count="1" meta:paragraph-count="1" meta:word-count="28" meta:character-count="190" meta:row-count="1" meta:non-whitespace-character-count="163"/>
  </office:meta>
</office:document-meta>
</file>