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top="0.318cm" fo:margin-bottom="0cm" style:contextual-spacing="false" fo:line-height="0.67cm" fo:text-align="center" style:justify-single-word="false" style:page-number="auto"/>
      <style:text-properties style:font-name="標楷體" fo:font-size="20pt" fo:letter-spacing="0.042cm" fo:font-weight="bold" style:font-name-asian="標楷體1" style:font-size-asian="20pt" style:font-weight-asian="bold" style:font-size-complex="20pt"/>
    </style:style>
    <style:style style:name="P2" style:family="paragraph" style:parent-style-name="Standard">
      <style:paragraph-properties fo:margin-top="0.318cm" fo:margin-bottom="0cm" style:contextual-spacing="false" fo:line-height="0.67cm" fo:text-align="center" style:justify-single-word="false"/>
      <style:text-properties style:font-name="標楷體" fo:font-size="20pt" fo:letter-spacing="0.042cm" fo:font-weight="bold" style:font-name-asian="標楷體1" style:font-size-asian="20pt" style:font-weight-asian="bold" style:font-size-complex="20pt"/>
    </style:style>
    <style:style style:name="P3" style:family="paragraph" style:parent-style-name="Standard">
      <style:paragraph-properties fo:line-height="0.953cm"/>
      <style:text-properties style:font-name="標楷體" fo:font-size="16pt" style:font-name-asian="標楷體1" style:font-size-asian="16pt" style:font-size-complex="16pt" style:text-scale="80%"/>
    </style:style>
    <style:style style:name="P4" style:family="paragraph" style:parent-style-name="Standard">
      <style:paragraph-properties fo:line-height="0.953cm" fo:text-align="justify" style:justify-single-word="false"/>
      <style:text-properties style:font-name="標楷體" fo:font-size="16pt" style:font-name-asian="標楷體1" style:font-size-asian="16pt" style:font-size-complex="16pt" style:text-scale="80%"/>
    </style:style>
    <style:style style:name="P5" style:family="paragraph" style:parent-style-name="Standard">
      <style:paragraph-properties fo:margin-left="3.17cm" fo:margin-right="0cm" fo:line-height="0.953cm" fo:text-align="justify" style:justify-single-word="false" fo:text-indent="-3.17cm" style:auto-text-indent="false"/>
    </style:style>
    <style:style style:name="P6" style:family="paragraph" style:parent-style-name="Standard">
      <style:paragraph-properties fo:line-height="0.953cm"/>
      <style:text-properties style:font-name="標楷體" fo:font-size="16pt" officeooo:paragraph-rsid="0009c512" style:font-name-asian="標楷體1" style:font-size-asian="16pt" style:font-size-complex="16pt" style:text-scale="80%"/>
    </style:style>
    <style:style style:name="P7" style:family="paragraph" style:parent-style-name="Standard">
      <style:paragraph-properties fo:line-height="0.811cm"/>
      <style:text-properties style:font-name="標楷體" fo:font-size="16pt" style:font-name-asian="標楷體1" style:font-size-asian="16pt" style:font-size-complex="16pt" style:text-scale="80%"/>
    </style:style>
    <style:style style:name="P8" style:family="paragraph" style:parent-style-name="Standard">
      <style:paragraph-properties fo:margin-left="0cm" fo:margin-right="0cm" fo:line-height="150%" fo:text-indent="1.129cm" style:auto-text-indent="false"/>
      <style:text-properties style:font-name="標楷體" fo:font-size="16pt" style:font-name-asian="標楷體1" style:font-size-asian="16pt" style:font-size-complex="16pt" style:font-weight-complex="bold"/>
    </style:style>
    <style:style style:name="P9" style:family="paragraph" style:parent-style-name="Standard">
      <style:paragraph-properties fo:line-height="150%"/>
      <style:text-properties style:font-name="標楷體" fo:font-size="18pt" style:font-name-asian="標楷體1" style:font-size-asian="18pt" style:font-size-complex="18pt" style:font-weight-complex="bold"/>
    </style:style>
    <style:style style:name="P10" style:family="paragraph" style:parent-style-name="Standard">
      <style:paragraph-properties fo:margin-left="0.199cm" fo:margin-right="0cm" fo:line-height="150%" fo:text-indent="0cm" style:auto-text-indent="false"/>
    </style:style>
    <style:style style:name="P11" style:family="paragraph" style:parent-style-name="Standard">
      <style:paragraph-properties fo:margin-left="0.083cm" fo:margin-right="0cm" fo:line-height="150%" fo:text-indent="0cm" style:auto-text-indent="false"/>
    </style:style>
    <style:style style:name="P12" style:family="paragraph" style:parent-style-name="Standard">
      <style:text-properties style:font-name="標楷體" fo:font-size="16pt" style:font-name-asian="標楷體1" style:font-size-asian="16pt"/>
    </style:style>
    <style:style style:name="P13" style:family="paragraph" style:parent-style-name="Standard">
      <style:text-properties style:font-name="標楷體" fo:font-size="16pt" fo:font-weight="bold" style:font-name-asian="標楷體1" style:font-size-asian="16pt" style:font-weight-asian="bold" style:font-size-complex="16pt"/>
    </style:style>
    <style:style style:name="P14" style:family="paragraph" style:parent-style-name="Standard">
      <style:paragraph-properties fo:margin-top="0cm" fo:margin-bottom="0.318cm" style:contextual-spacing="false" style:line-height-at-least="0cm" fo:text-align="center" style:justify-single-word="false"/>
      <style:text-properties style:font-name="標楷體" fo:font-size="16pt" fo:font-weight="bold" style:font-name-asian="標楷體1" style:font-size-asian="16pt" style:font-weight-asian="bold" style:font-size-complex="16pt"/>
    </style:style>
    <style:style style:name="T1" style:family="text">
      <style:text-properties style:use-window-font-color="true" loext:opacity="0%" style:letter-kerning="true"/>
    </style:style>
    <style:style style:name="T2" style:family="text">
      <style:text-properties style:font-name="標楷體" fo:font-size="16pt" style:font-name-asian="標楷體1" style:font-size-asian="16pt" style:font-size-complex="16pt" style:text-scale="80%"/>
    </style:style>
    <style:style style:name="T3" style:family="text">
      <style:text-properties style:font-name="標楷體" fo:font-size="14pt" style:font-name-asian="標楷體1" style:font-size-asian="14pt" style:font-name-complex="Arial2" style:font-size-complex="14pt"/>
    </style:style>
    <style:style style:name="T4" style:family="text">
      <style:text-properties style:font-name="標楷體" fo:font-size="16pt" style:font-name-asian="標楷體1" style:font-size-asian="16pt" style:font-size-complex="16pt" style:font-weight-complex="bold" style:text-scale="90%"/>
    </style:style>
    <style:style style:name="T5" style:family="text">
      <style:text-properties style:font-name="標楷體" fo:font-size="16pt" style:font-name-asian="標楷體1" style:font-size-asian="16pt" style:font-size-complex="16pt" style:font-weight-complex="bold" style:text-scale="80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bookmark text:name="_GoBack"/>經濟部標準檢驗局 </text:p>
      <text:p text:style-name="P2">重新報驗申請書</text:p>
      <text:p text:style-name="P3">報驗義務人：_______________________報驗日期：_________________________</text:p>
      <text:p text:style-name="P4">報驗案號：_________________________報驗數量：_________________________</text:p>
      <text:p text:style-name="P4">報驗品名 <text:s/>/規格 /型號：_____________________________________<text:span text:style-name="T1">_______</text:span></text:p>
      <text:p text:style-name="P4">生產地：_______________________原檢驗機關：___________________________</text:p>
      <text:p text:style-name="P4">進口報單號碼：_________________________________________________</text:p>
      <text:p text:style-name="P5"><text:span text:style-name="T2">重新報驗類型：□ <text:s text:c="3"/></text:span><text:span text:style-name="T3">不合格部分退運</text:span><text:span text:style-name="T2">□</text:span><text:span text:style-name="T3">不合格部分銷毀</text:span><text:span text:style-name="T2">□</text:span><text:span text:style-name="T3">不合格部分改善</text:span></text:p>
      <text:p text:style-name="P6">報驗不合格原因：____________________________________________________________________</text:p>
      <text:p text:style-name="P6">不符合國家標準 <text:s text:c="3"/>CNS_________________之規定，經判定不合格在案。</text:p>
      <text:p text:style-name="P3">改善計畫：____________________________________________________________</text:p>
      <text:p text:style-name="P3">______________________________________________________________________</text:p>
      <text:p text:style-name="P3">，請 <text:s/>貴局准予申請重新報驗，特此申請，祈盼核准，實感便德。</text:p>
      <text:p text:style-name="P7"/>
      <text:p text:style-name="P7"/>
      <text:p text:style-name="P8"><text:s text:c="14"/>此致</text:p>
      <text:p text:style-name="P9">經濟部標準檢驗局 檢驗行政組</text:p>
      <text:p text:style-name="P10"><text:span text:style-name="T4">申請公司</text:span><text:span text:style-name="T5">： <text:s text:c="6"/></text:span><text:span text:style-name="T4"><text:s text:c="26"/>(簽章)</text:span></text:p>
      <text:p text:style-name="P10"><text:span text:style-name="T4">負 責 人</text:span><text:span text:style-name="T5">： </text:span><text:span text:style-name="T4"><text:s text:c="31"/>(簽章)</text:span></text:p>
      <text:p text:style-name="P11"><text:span text:style-name="T4"><text:s/>地 <text:s text:c="2"/>址</text:span><text:span text:style-name="T5">：</text:span></text:p>
      <text:p text:style-name="P11"><text:span text:style-name="T4"><text:s/>電 <text:s text:c="2"/>話</text:span><text:span text:style-name="T5">：</text:span><text:span text:style-name="T4"> </text:span></text:p>
      <text:p text:style-name="P12">回文方式：□郵寄 □自取，聯絡人電話:</text:p>
      <text:p text:style-name="P13"/>
      <text:p text:style-name="P14">中 <text:s/>華 <text:s/>民 <text:s/>國 <text:s text:c="9"/>年 <text:s text:c="12"/>月 <text:s text:c="12"/>日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lr-tb"/>
      <style:text-properties style:use-window-font-color="true" loext:opacity="0%" style:font-name="Times New Roman" fo:font-size="10pt" fo:language="en" fo:country="US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0" fo:widows="0" style:writing-mode="lr-tb"/>
      <style:text-properties style:use-window-font-color="true" loext:opacity="0%" fo:font-size="12pt" style:letter-kerning="true" style:font-size-asian="12pt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新細明體" style:font-family-asian="新細明體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line-height="0.811cm"/>
      <style:text-properties fo:font-size="14pt" style:font-name-asian="標楷體1" style:font-family-asian="標楷體" style:font-family-generic-asian="system" style:font-pitch-asian="variable" style:font-size-asian="14pt" style:font-size-complex="10pt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ing_20_1" style:display-name="Heading 1" style:family="paragraph" style:parent-style-name="Standard" style:next-style-name="Text_20_body" style:default-outline-level="1" style:list-style-name="Outline" style:class="chapter">
      <style:paragraph-properties style:line-height-at-least="0.423cm" fo:keep-with-next="always">
        <style:tab-stops>
          <style:tab-stop style:position="4.445cm"/>
          <style:tab-stop style:position="5.927cm"/>
        </style:tab-stops>
      </style:paragraph-properties>
      <style:text-properties fo:font-size="20pt" style:font-name-asian="標楷體1" style:font-family-asian="標楷體" style:font-family-generic-asian="system" style:font-pitch-asian="variable" style:font-size-asian="20pt"/>
    </style:style>
    <style:style style:name="Heading_20_2" style:display-name="Heading 2" style:family="paragraph" style:parent-style-name="Standard" style:next-style-name="Text_20_body" style:default-outline-level="2" style:list-style-name="Outline" style:class="chapter">
      <style:paragraph-properties fo:line-height="0.953cm" fo:keep-with-next="always">
        <style:tab-stops>
          <style:tab-stop style:position="17.568cm"/>
        </style:tab-stops>
      </style:paragraph-properties>
      <style:text-properties fo:font-size="16pt" style:font-name-asian="標楷體1" style:font-family-asian="標楷體" style:font-family-generic-asian="system" style:font-pitch-asian="variable" style:font-size-asian="16pt"/>
    </style:style>
    <style:style style:name="Text_20_body_20_indent" style:display-name="Text body indent" style:family="paragraph" style:parent-style-name="Standard" style:default-outline-level="" style:list-style-name="" style:class="text">
      <style:paragraph-properties fo:margin-left="0.499cm" fo:margin-right="0cm" fo:line-height="0.811cm" fo:text-indent="0.316cm" style:auto-text-indent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Standard" style:default-outline-level="" style:list-style-name="">
      <style:paragraph-properties fo:margin-left="0.953cm" fo:margin-right="0cm" fo:line-height="0.811cm" fo:text-align="justify" style:justify-single-word="false" fo:text-indent="-0.914cm" style:auto-text-indent="false">
        <style:tab-stops>
          <style:tab-stop style:position="0.953cm"/>
        </style:tab-stops>
      </style:paragraph-properties>
      <style:text-properties fo:font-size="14pt" style:font-name-asian="標楷體1" style:font-family-asian="標楷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0pt"/>
    </style:style>
    <style:style style:name="Normal_20_Indent" style:display-name="Normal Indent" style:family="paragraph" style:parent-style-name="Standard" style:default-outline-level="" style:list-style-name="">
      <style:paragraph-properties fo:margin-left="0.847cm" fo:margin-right="0cm" fo:text-indent="0cm" style:auto-text-indent="false"/>
      <style:text-properties style:font-size-complex="10pt"/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ody_20_Text_20_2" style:display-name="Body Text 2" style:family="paragraph" style:parent-style-name="Standard" style:default-outline-level="" style:list-style-name="">
      <style:paragraph-properties fo:line-height="0.706cm"/>
      <style:text-properties fo:font-size="16pt" style:font-name-asian="標楷體1" style:font-family-asian="標楷體" style:font-family-generic-asian="system" style:font-pitch-asian="variable" style:font-size-asian="16pt"/>
    </style:style>
    <style:style style:name="Body_20_Text_20_3" style:display-name="Body Text 3" style:family="paragraph" style:parent-style-name="Standard" style:default-outline-level="" style:list-style-name="">
      <style:paragraph-properties fo:line-height="0.706cm"/>
      <style:text-properties fo:font-size="10pt" style:font-name-asian="標楷體1" style:font-family-asian="標楷體" style:font-family-generic-asian="system" style:font-pitch-asian="variable" style:font-size-asian="10pt"/>
    </style:style>
    <style:style style:name="Balloon_20_Text" style:display-name="Balloon Text" style:family="paragraph" style:parent-style-name="Standard" style:default-outline-level="" style:list-style-name="">
      <style:text-properties style:font-name="Arial" fo:font-family="Arial" style:font-family-generic="roman" style:font-pitch="variable" fo:font-size="9pt" style:font-size-asian="9pt" style:font-size-complex="9pt"/>
    </style:style>
    <style:style style:name="annotation_20_text" style:display-name="annotation text" style:family="paragraph" style:parent-style-name="Standard" style:default-outline-level="" style:list-style-name=""/>
    <style:style style:name="annotation_20_subject" style:display-name="annotation subject" style:family="paragraph" style:parent-style-name="annotation_20_text" style:default-outline-level="" style:list-style-name="">
      <style:text-properties fo:font-weight="bold" style:font-weight-asian="bold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margin-top="0cm" fo:margin-bottom="0.423cm" style:contextual-spacing="false" fo:line-height="200%" fo:orphans="2" fo:widows="2" fo:text-indent="0.635cm" style:auto-text-indent="false"/>
      <style:text-properties style:font-name="Calibri" fo:font-family="Calibri" style:font-family-generic="roman" style:font-pitch="variable" fo:font-size="11pt" style:letter-kerning="true" style:font-size-asian="11pt" style:language-asian="en" style:country-asian="US" style:font-size-complex="11pt" style:language-complex="en" style:country-complex="US"/>
    </style:style>
    <style:style style:name="HTML_20_Preformatted" style:display-name="HTML Preformatted" style:family="paragraph" style:parent-style-name="Standard" style:default-outline-level="" style:list-style-name="">
      <style:paragraph-properties fo:orphans="2" fo:widows="2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" style:font-family-generic="roman" style:font-pitch="variable" style:letter-kerning="true" style:font-name-asian="細明體1" style:font-family-asian="細明體" style:font-family-generic-asian="system" style:font-pitch-asian="variable" style:font-name-complex="細明體1" style:font-family-complex="細明體" style:font-family-generic-complex="system" style:font-pitch-complex="variable"/>
    </style:style>
    <style:style style:name="Body_20_Text_20_Indent_20_3" style:display-name="Body Text Indent 3" style:family="paragraph" style:parent-style-name="Standard" style:default-outline-level="" style:list-style-name="">
      <style:paragraph-properties fo:margin-left="0.847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Normal_20_Table" style:display-name="Normal Table" style:family="paragraph">
      <style:paragraph-properties fo:text-align="lef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en" fo:country="US" style:font-name-asian="新細明體" style:font-family-asian="新細明體" style:font-family-generic-asian="system" style:font-pitch-asian="variable" style:font-size-asian="10pt" style:language-asian="zh" style:country-asian="TW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llowedHyperlink" style:family="text" style:parent-style-name="Default_20_Paragraph_20_Font">
      <style:text-properties fo:color="#800080" loext:opacity="100%" style:text-underline-style="solid" style:text-underline-width="auto" style:text-underline-color="font-color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ListLabel_20_1" style:display-name="ListLabel 1" style:family="text">
      <style:text-properties fo:color="#000000" loext:opacity="100%"/>
    </style:style>
    <style:style style:name="ListLabel_20_2" style:display-name="ListLabel 2" style:family="text">
      <style:text-properties fo:font-size="12pt" style:font-size-asian="12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946cm" fo:text-indent="-0.635cm" fo:margin-left="1.946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004cm" fo:text-indent="-0.847cm" fo:margin-left="3.004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51cm" fo:text-indent="-0.847cm" fo:margin-left="3.851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697cm" fo:text-indent="-0.847cm" fo:margin-left="4.69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544cm" fo:text-indent="-0.847cm" fo:margin-left="5.544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391cm" fo:text-indent="-0.847cm" fo:margin-left="6.391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237cm" fo:text-indent="-0.847cm" fo:margin-left="7.23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084cm" fo:text-indent="-0.847cm" fo:margin-left="8.084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931cm" fo:text-indent="-0.847cm" fo:margin-left="8.9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2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2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2.752cm" fo:text-indent="-0.635cm" fo:margin-left="2.752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1.693cm" fo:text-indent="-1.27cm" fo:margin-left="1.693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2.752cm" fo:text-indent="-1.27cm" fo:margin-left="2.752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175cm" fo:text-indent="-0.847cm" fo:margin-left="3.175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022cm" fo:text-indent="-0.847cm" fo:margin-left="4.022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868cm" fo:text-indent="-0.847cm" fo:margin-left="4.868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715cm" fo:text-indent="-0.847cm" fo:margin-left="5.715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562cm" fo:text-indent="-0.847cm" fo:margin-left="6.562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408cm" fo:text-indent="-0.847cm" fo:margin-left="7.408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255cm" fo:text-indent="-0.847cm" fo:margin-left="8.255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9.102cm" fo:text-indent="-0.847cm" fo:margin-left="9.1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28cm" fo:text-indent="-0.847cm" fo:margin-left="2.32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175cm" fo:text-indent="-0.847cm" fo:margin-left="3.175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022cm" fo:text-indent="-0.847cm" fo:margin-left="4.022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868cm" fo:text-indent="-0.847cm" fo:margin-left="4.868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715cm" fo:text-indent="-0.847cm" fo:margin-left="5.715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562cm" fo:text-indent="-0.847cm" fo:margin-left="6.562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408cm" fo:text-indent="-0.847cm" fo:margin-left="7.408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255cm" fo:text-indent="-0.847cm" fo:margin-left="8.255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9.102cm" fo:text-indent="-0.847cm" fo:margin-left="9.1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847cm" fo:margin-left="1.2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2.431cm" fo:text-indent="-0.847cm" fo:margin-left="2.43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98cm" fo:text-indent="-0.847cm" fo:margin-left="1.998cm"/>
        </style:list-level-properties>
      </text:list-level-style-number>
      <text:list-level-style-number text:level="3" loext:num-list-format="%2%.%3%." style:num-suffix="." style:num-format="1" text:display-levels="2">
        <style:list-level-properties text:list-level-position-and-space-mode="label-alignment">
          <style:list-level-label-alignment text:label-followed-by="listtab" text:list-tab-stop-position="1.998cm" fo:text-indent="-0.847cm" fo:margin-left="1.998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692cm" fo:text-indent="-0.847cm" fo:margin-left="3.692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538cm" fo:text-indent="-0.847cm" fo:margin-left="4.538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385cm" fo:text-indent="-0.847cm" fo:margin-left="5.385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6.232cm" fo:text-indent="-0.847cm" fo:margin-left="6.232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7.078cm" fo:text-indent="-0.847cm" fo:margin-left="7.078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7.925cm" fo:text-indent="-0.847cm" fo:margin-left="7.9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2.612cm" fo:text-indent="-1.27cm" fo:margin-left="2.612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3.036cm" fo:text-indent="-0.847cm" fo:margin-left="3.036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82cm" fo:text-indent="-0.847cm" fo:margin-left="3.882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729cm" fo:text-indent="-0.847cm" fo:margin-left="4.729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576cm" fo:text-indent="-0.847cm" fo:margin-left="5.576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422cm" fo:text-indent="-0.847cm" fo:margin-left="6.422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269cm" fo:text-indent="-0.847cm" fo:margin-left="7.269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116cm" fo:text-indent="-0.847cm" fo:margin-left="8.116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962cm" fo:text-indent="-0.847cm" fo:margin-left="8.9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93cm" fo:text-indent="-0.635cm" fo:margin-left="1.93cm"/>
        </style:list-level-properties>
      </text:list-level-style-number>
      <text:list-level-style-number text:level="2" loext:num-list-format="（%2%）" style:num-prefix="（" style:num-suffix="）" style:num-format="1">
        <style:list-level-properties text:list-level-position-and-space-mode="label-alignment">
          <style:list-level-label-alignment text:label-followed-by="listtab" text:list-tab-stop-position="3.411cm" fo:text-indent="-1.27cm" fo:margin-left="3.411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35cm" fo:text-indent="-0.847cm" fo:margin-left="3.835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681cm" fo:text-indent="-0.847cm" fo:margin-left="4.681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528cm" fo:text-indent="-0.847cm" fo:margin-left="5.528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375cm" fo:text-indent="-0.847cm" fo:margin-left="6.375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221cm" fo:text-indent="-0.847cm" fo:margin-left="7.221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068cm" fo:text-indent="-0.847cm" fo:margin-left="8.068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915cm" fo:text-indent="-0.847cm" fo:margin-left="8.9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listtab" text:list-tab-stop-position="4.119cm" fo:text-indent="-1.27cm" fo:margin-left="4.119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32cm" fo:text-indent="-0.847cm" fo:margin-left="2.32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166cm" fo:text-indent="-0.847cm" fo:margin-left="3.166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013cm" fo:text-indent="-0.847cm" fo:margin-left="4.013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86cm" fo:text-indent="-0.847cm" fo:margin-left="4.86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706cm" fo:text-indent="-0.847cm" fo:margin-left="5.706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6.553cm" fo:text-indent="-0.847cm" fo:margin-left="6.553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7.4cm" fo:text-indent="-0.847cm" fo:margin-left="7.4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246cm" fo:text-indent="-0.847cm" fo:margin-left="8.2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2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1.693cm" fo:text-indent="-1.27cm" fo:margin-left="1.693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2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1.693cm" fo:text-indent="-1.27cm" fo:margin-left="1.69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536cm" fo:text-indent="-0.847cm" fo:margin-left="2.536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383cm" fo:text-indent="-0.847cm" fo:margin-left="3.38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23cm" fo:text-indent="-0.847cm" fo:margin-left="4.23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5.076cm" fo:text-indent="-0.847cm" fo:margin-left="5.076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923cm" fo:text-indent="-0.847cm" fo:margin-left="5.92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77cm" fo:text-indent="-0.847cm" fo:margin-left="6.77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616cm" fo:text-indent="-0.847cm" fo:margin-left="7.616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463cm" fo:text-indent="-0.847cm" fo:margin-left="8.46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9.31cm" fo:text-indent="-0.847cm" fo:margin-left="9.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847cm" fo:margin-left="1.90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752cm" fo:text-indent="-0.847cm" fo:margin-left="2.752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598cm" fo:text-indent="-0.847cm" fo:margin-left="3.598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0.847cm" fo:margin-left="4.445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292cm" fo:text-indent="-0.847cm" fo:margin-left="5.292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138cm" fo:text-indent="-0.847cm" fo:margin-left="6.138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6.985cm" fo:text-indent="-0.847cm" fo:margin-left="6.985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7.832cm" fo:text-indent="-0.847cm" fo:margin-left="7.832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678cm" fo:text-indent="-0.847cm" fo:margin-left="8.67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2.125cm" fo:text-indent="-0.847cm" fo:margin-left="2.12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2.431cm" fo:text-indent="-0.847cm" fo:margin-left="2.43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98cm" fo:text-indent="-0.847cm" fo:margin-left="1.998cm"/>
        </style:list-level-properties>
      </text:list-level-style-number>
      <text:list-level-style-number text:level="3" loext:num-list-format="（%2%.%3%）" style:num-prefix="（" style:num-suffix="）" style:num-format="1" text:display-levels="2">
        <style:list-level-properties text:list-level-position-and-space-mode="label-alignment">
          <style:list-level-label-alignment text:label-followed-by="listtab" text:list-tab-stop-position="3.48cm" fo:text-indent="-1.482cm" fo:margin-left="3.48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692cm" fo:text-indent="-0.847cm" fo:margin-left="3.692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538cm" fo:text-indent="-0.847cm" fo:margin-left="4.538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385cm" fo:text-indent="-0.847cm" fo:margin-left="5.385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6.232cm" fo:text-indent="-0.847cm" fo:margin-left="6.232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7.078cm" fo:text-indent="-0.847cm" fo:margin-left="7.078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7.925cm" fo:text-indent="-0.847cm" fo:margin-left="7.9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2.612cm" fo:text-indent="-1.27cm" fo:margin-left="2.612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3.036cm" fo:text-indent="-0.847cm" fo:margin-left="3.036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82cm" fo:text-indent="-0.847cm" fo:margin-left="3.882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729cm" fo:text-indent="-0.847cm" fo:margin-left="4.729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576cm" fo:text-indent="-0.847cm" fo:margin-left="5.576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422cm" fo:text-indent="-0.847cm" fo:margin-left="6.422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269cm" fo:text-indent="-0.847cm" fo:margin-left="7.269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116cm" fo:text-indent="-0.847cm" fo:margin-left="8.116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962cm" fo:text-indent="-0.847cm" fo:margin-left="8.9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28cm" fo:text-indent="-0.847cm" fo:margin-left="2.32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175cm" fo:text-indent="-0.847cm" fo:margin-left="3.175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022cm" fo:text-indent="-0.847cm" fo:margin-left="4.022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868cm" fo:text-indent="-0.847cm" fo:margin-left="4.868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715cm" fo:text-indent="-0.847cm" fo:margin-left="5.715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562cm" fo:text-indent="-0.847cm" fo:margin-left="6.562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408cm" fo:text-indent="-0.847cm" fo:margin-left="7.408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255cm" fo:text-indent="-0.847cm" fo:margin-left="8.255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9.102cm" fo:text-indent="-0.847cm" fo:margin-left="9.1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2.752cm" fo:text-indent="-1.27cm" fo:margin-left="2.752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175cm" fo:text-indent="-0.847cm" fo:margin-left="3.175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022cm" fo:text-indent="-0.847cm" fo:margin-left="4.022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868cm" fo:text-indent="-0.847cm" fo:margin-left="4.868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715cm" fo:text-indent="-0.847cm" fo:margin-left="5.715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562cm" fo:text-indent="-0.847cm" fo:margin-left="6.562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408cm" fo:text-indent="-0.847cm" fo:margin-left="7.408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255cm" fo:text-indent="-0.847cm" fo:margin-left="8.255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9.102cm" fo:text-indent="-0.847cm" fo:margin-left="9.1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2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1.693cm" fo:text-indent="-1.27cm" fo:margin-left="1.69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28cm" fo:text-indent="-0.847cm" fo:margin-left="2.32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175cm" fo:text-indent="-0.847cm" fo:margin-left="3.175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022cm" fo:text-indent="-0.847cm" fo:margin-left="4.022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868cm" fo:text-indent="-0.847cm" fo:margin-left="4.868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715cm" fo:text-indent="-0.847cm" fo:margin-left="5.715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562cm" fo:text-indent="-0.847cm" fo:margin-left="6.562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408cm" fo:text-indent="-0.847cm" fo:margin-left="7.408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255cm" fo:text-indent="-0.847cm" fo:margin-left="8.255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9.102cm" fo:text-indent="-0.847cm" fo:margin-left="9.1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2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1.693cm" fo:text-indent="-1.27cm" fo:margin-left="1.693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2.457cm" fo:text-indent="-0.767cm" fo:margin-left="2.45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383cm" fo:text-indent="-0.847cm" fo:margin-left="3.38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23cm" fo:text-indent="-0.847cm" fo:margin-left="4.23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5.076cm" fo:text-indent="-0.847cm" fo:margin-left="5.076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923cm" fo:text-indent="-0.847cm" fo:margin-left="5.92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77cm" fo:text-indent="-0.847cm" fo:margin-left="6.77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616cm" fo:text-indent="-0.847cm" fo:margin-left="7.616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463cm" fo:text-indent="-0.847cm" fo:margin-left="8.46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9.31cm" fo:text-indent="-0.847cm" fo:margin-left="9.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2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1.693cm" fo:text-indent="-1.27cm" fo:margin-left="1.69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ListLabel_20_2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1.693cm" fo:text-indent="-1.27cm" fo:margin-left="1.69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ListLabel_20_2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1.693cm" fo:text-indent="-1.27cm" fo:margin-left="1.69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2.752cm" fo:text-indent="-0.635cm" fo:margin-left="2.752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058cm" fo:text-indent="-0.635cm" fo:margin-left="1.05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 fo:padding="0cm" fo:border="none"/>
    </style:style>
    <style:page-layout style:name="Mpm1">
      <style:page-layout-properties fo:page-width="21.001cm" fo:page-height="29.7cm" style:num-format="1" style:print-orientation="portrait" fo:margin-top="1.268cm" fo:margin-bottom="0.439cm" fo:margin-left="2.501cm" fo:margin-right="2.501cm" style:writing-mode="lr-tb" style:layout-grid-color="#c0c0c0" style:layout-grid-lines="44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464cm" fo:margin-left="0cm" fo:margin-right="0cm" fo:margin-top="1.36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1</text:page-number></text:p>
        <text:p text:style-name="Footer"/>
      </style:footer>
      <style:footer-left>
        <text:p text:style-name="Footer"><text:page-number text:select-page="current">0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重新報驗申請書</dc:title>
    <dc:subject>重新報驗申請書</dc:subject>
    <meta:initial-creator>bsmi</meta:initial-creator>
    <meta:editing-cycles>7</meta:editing-cycles>
    <meta:print-date>2011-08-09T03:19:00</meta:print-date>
    <meta:creation-date>2019-01-08T06:54:00</meta:creation-date>
    <dc:date>2026-06-09T16:53:54.885959900</dc:date>
    <meta:editing-duration>PT8M1S</meta:editing-duration>
    <meta:generator>LibreOffice/26.2.0.3$Windows_X86_64 LibreOffice_project/620$Build-3</meta:generator>
    <meta:document-statistic meta:table-count="0" meta:image-count="0" meta:object-count="0" meta:page-count="1" meta:paragraph-count="23" meta:word-count="233" meta:character-count="828" meta:non-whitespace-character-count="680"/>
    <meta:user-defined meta:name="AppVersion">14.0000</meta:user-defined>
    <meta:user-defined meta:name="Company">BSMI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user-defined meta:name="category" meta:value-type="string">5A0,7B0,E5Z</meta:user-defined>
    <meta:template xlink:type="simple" xlink:actuate="onRequest" xlink:title="Normal.dotm" xlink:href=""/>
  </office:meta>
</office:document-meta>
</file>